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700002B9400003D9A93641CFB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a1" text:anchor-type="paragraph" svg:width="18.216cm" svg:height="27.439cm" draw:z-index="0"><draw:image xlink:href="Pictures/2000000700002B9400003D9A93641CFB.svm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12T13:09:49.59</meta:creation-date>
    <meta:document-statistic meta:table-count="0" meta:image-count="1" meta:object-count="0" meta:page-count="1" meta:paragraph-count="0" meta:word-count="0" meta:character-count="0"/>
    <dc:date>2026-07-12T13:10:43.59</dc:date>
    <meta:editing-duration>PT54S</meta:editing-duration>
    <meta:editing-cycles>1</meta:editing-cycles>
    <meta:generator>OpenOffice/4.1.11$Win32 OpenOffice.org_project/4111m1$Build-9808</meta:generator>
  </office:meta>
</office:document-meta>
</file>